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Обычный" style:font-family-generic="roman" style:font-pitch="variable" style:font-charset="x-symbol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2" style:family="paragraph" style:parent-style-name="Standard">
      <style:paragraph-properties fo:margin-top="0.176cm" fo:margin-bottom="0.176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/>
    </style:style>
    <style:style style:name="P4" style:family="paragraph" style:parent-style-name="Standard">
      <style:paragraph-properties fo:margin-top="0cm" fo:margin-bottom="0cm" fo:line-height="100%" fo:text-align="justify" style:justify-single-word="false"/>
    </style:style>
    <style:style style:name="P5" style:family="paragraph" style:parent-style-name="Standard" style:list-style-name="WWNum1">
      <style:paragraph-properties fo:margin-top="0cm" fo:margin-bottom="0cm" fo:line-height="100%"/>
    </style:style>
    <style:style style:name="P6" style:family="paragraph" style:parent-style-name="Standard">
      <style:paragraph-properties fo:margin-left="0cm" fo:margin-right="0cm" fo:margin-top="0cm" fo:margin-bottom="0cm" fo:line-height="100%" fo:text-indent="1.249cm" style:auto-text-indent="false"/>
    </style:style>
    <style:style style:name="P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49cm" style:auto-text-indent="false"/>
    </style:style>
    <style:style style:name="P8" style:family="paragraph" style:parent-style-name="Standard">
      <style:paragraph-properties fo:margin-left="0cm" fo:margin-right="0cm" fo:margin-top="0cm" fo:margin-bottom="0cm" fo:line-height="100%" fo:text-indent="0.635cm" style:auto-text-indent="false"/>
    </style:style>
    <style:style style:name="P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color="#000000" fo:font-size="14pt" style:font-name-asian="Times New Roman1" style:font-size-asian="14pt" style:language-asian="ru" style:country-asian="RU" style:font-size-complex="14pt"/>
    </style:style>
    <style:style style:name="T2" style:family="text">
      <style:text-properties fo:color="#000000" fo:font-size="14pt" fo:font-weight="bold" style:font-name-asian="Times New Roman1" style:font-size-asian="14pt" style:language-asian="ru" style:country-asian="RU" style:font-weight-asian="bold" style:font-size-complex="14pt" style:font-weight-complex="bold"/>
    </style:style>
    <style:style style:name="T3" style:family="text">
      <style:text-properties fo:color="#000000" fo:font-weight="bold" style:font-name-asian="Times New Roman1" style:language-asian="ru" style:country-asian="RU" style:font-weight-asian="bold" style:font-weight-complex="bold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fo:font-weight="bold" style:font-size-asian="14pt" style:font-weight-asian="bold" style:font-size-complex="14pt"/>
    </style:style>
    <style:style style:name="T6" style:family="text">
      <style:text-properties fo:font-size="14pt" fo:language="en" fo:country="US" style:font-size-asian="14pt" style:font-size-complex="14pt"/>
    </style:style>
    <style:style style:name="T7" style:family="text">
      <style:text-properties fo:font-size="14pt" style:font-name-asian="Times New Roman1" style:font-size-asian="14pt" style:language-asian="ru" style:country-asian="RU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2">Организация питания в </text:span><text:span text:style-name="T5">МБОУ «Тат-Китнинская ООШ»</text:span></text:p>
      <text:p text:style-name="P1"><text:span text:style-name="T4">на 202</text:span><text:span text:style-name="T6">6</text:span><text:span text:style-name="T4">-2027</text:span><text:span text:style-name="T6"> </text:span><text:span text:style-name="T4">учебный год</text:span></text:p>
      <text:h text:style-name="P2" text:outline-level="4"><text:bookmark text:name="Bookmark"/><text:span text:style-name="T1">Для обучающихся образовательного учреждения организовано горячее питание (завтрак и обед).</text:span></text:h>
      <text:h text:style-name="P2" text:outline-level="4"><text:span text:style-name="T2">В столовой имеется возможность для организации питания детьми-инвалидами и детьми с ОВЗ</text:span></text:h>
      <text:p text:style-name="P7"><text:span text:style-name="T1">В столовой МБОУ «Тат-Китнинская основная общеобразовательная школа» выполняются все санитарно – эпидемиологические требования к организации питания обучающихся в школе.</text:span></text:p>
      <text:p text:style-name="P7"><text:span text:style-name="T1">Для обеспечения здорового питания всех обучающихся образовательного учреждения в соответствии с ассортиментным перечнем составлено 12 дневное меню.</text:span></text:p>
      <text:p text:style-name="P7"><text:span text:style-name="T1">Производство готовых блюд осуществляется в соответствии с технологическими картами, в которых отражена рецептура и технология приготавливаемых блюд.</text:span></text:p>
      <text:p text:style-name="P7"><text:span text:style-name="T1">Ежедневно в обеденном зале вывешивается утвержденное руководителем образовательного учреждения, меню, в котором указываются сведения об объемах блюд и названия кулинарных изделий, цена и пищевая ценность.</text:span></text:p>
      <text:p text:style-name="P6"><text:span text:style-name="T1">Школьная столовая полностью укомплектована необходимой посудой. Ее чистоте уделяется повышенное внимание. Мытье и дезинфекция производятся с соблюдением всех норм санитарно-гигиенического режима, используются средства дезинфекции.</text:span></text:p>
      <text:p text:style-name="P4"><text:span text:style-name="T1">Летом в школьной столовой производитсякосметический ремонт пищеблока.<text:line-break/><text:tab/>В <text:s/>2012 году в столовую поступило новое оборудование- плита электрическая4-х конфорочная с духовкойпо программе модернизации школьных столовых, морозильник «Свияга», мясорубка с овощерезкой. В 2021 году столовая переведена в другое здание, где проведен капитальный ремонт и оснащена обеденной мебелью, производственными столами, стеллажом для посуды.</text:span></text:p>
      <text:p text:style-name="P3"><text:span text:style-name="T1">Соблюдение норм хранения продуктов и калорийности питания контролируется фельдшером ГБУ РМЭ "Мари-Турекская центральная районная больница" </text:span><text:span text:style-name="T7">по договору</text:span><text:span text:style-name="T1">. </text:span></text:p>
      <text:p text:style-name="P8"><text:span text:style-name="T1">В школе ведутся журналы:</text:span></text:p>
      <text:list xml:id="list889045975237800283" text:style-name="WWNum1">
        <text:list-item>
          <text:p text:style-name="P5"><text:span text:style-name="T1">журнал учета температурного режима холодильного оборудования;</text:span></text:p>
        </text:list-item>
        <text:list-item>
          <text:p text:style-name="P5"><text:span text:style-name="T1">журнал бракеража готовой кулинарной продукции;</text:span></text:p>
        </text:list-item>
        <text:list-item>
          <text:p text:style-name="P5"><text:span text:style-name="T1">журнал здоровья;</text:span></text:p>
        </text:list-item>
        <text:list-item>
          <text:p text:style-name="P5"><text:span text:style-name="T1">журнал проведения витаминизации третьих и сладких блюд;</text:span></text:p>
        </text:list-item>
        <text:list-item>
          <text:p text:style-name="P5"><text:span text:style-name="T1">журнал бракеража сырой продукции;</text:span></text:p>
        </text:list-item>
        <text:list-item>
          <text:p text:style-name="P5"><text:span text:style-name="T1">ведомость контроля за рационом питания.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Обычный" style:font-family-generic="roman" style:font-pitch="variable" style:font-charset="x-symbol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2pt" style:language-asian="en" style:country-asian="US" style:font-name-complex="Times New Roman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-asian="Times New Roman1" style:language-asian="ru" style:country-asian="RU"/>
    </style:style>
    <style:style style:name="style15" style:family="paragraph" style:parent-style-name="Standard" style:default-outline-level="" style:list-style-name="">
      <style:paragraph-properties fo:margin-top="0.176cm" fo:margin-bottom="0.176cm" fo:line-height="100%"/>
      <style:text-properties style:font-name-asian="Times New Roman1" style:language-asian="ru" style:country-asian="RU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ученик 6</meta:initial-creator>
    <dc:creator>1 1</dc:creator>
    <meta:editing-cycles>2</meta:editing-cycles>
    <meta:creation-date>2025-10-08T04:59:00</meta:creation-date>
    <dc:date>2026-09-03T10:54:02.97</dc:date>
    <meta:editing-duration>P0D</meta:editing-duration>
    <meta:generator>OpenOffice/4.1.14$Win32 OpenOffice.org_project/4114m1$Build-9811</meta:generator>
    <meta:document-statistic meta:table-count="0" meta:image-count="0" meta:object-count="0" meta:page-count="1" meta:paragraph-count="18" meta:word-count="240" meta:character-count="1998"/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